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1" svg:font-family="'Times New Roman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Text_20_body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style:font-name="Times New Roman1" fo:font-size="14pt" fo:letter-spacing="normal" fo:font-style="normal" fo:font-weight="normal"/>
    </style:style>
    <style:style style:name="P3" style:family="paragraph" style:parent-style-name="Text_20_body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style:font-name="Times New Roman1" fo:font-size="14pt" fo:letter-spacing="normal" fo:font-style="normal" fo:font-weight="normal" officeooo:paragraph-rsid="001a0b76"/>
    </style:style>
    <style:style style:name="P4" style:family="paragraph" style:parent-style-name="Text_20_body">
      <style:paragraph-properties fo:margin-left="0cm" fo:margin-right="0cm" fo:orphans="2" fo:widows="2" fo:text-indent="0cm" style:auto-text-indent="false"/>
      <style:text-properties fo:font-variant="normal" fo:text-transform="none" fo:color="#000000" style:font-name="Times New Roman1" fo:font-size="14pt" fo:letter-spacing="normal" fo:font-style="normal" fo:font-weight="bold" officeooo:rsid="001a0b76" officeooo:paragraph-rsid="001a0b76" style:font-weight-asian="bold" style:font-weight-complex="bold"/>
    </style:style>
    <style:style style:name="P5" style:family="paragraph" style:parent-style-name="Text_20_body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style:font-name="Times New Roman1" fo:font-size="14pt" fo:letter-spacing="normal" fo:font-style="normal" fo:font-weight="bold" officeooo:rsid="001a0b76" officeooo:paragraph-rsid="001a0b76" style:font-weight-asian="bold" style:font-weight-complex="bold"/>
    </style:style>
    <style:style style:name="T1" style:family="text">
      <style:text-properties officeooo:rsid="001acb9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Magdalena Ordinas</text:p>
      <text:p text:style-name="P5">El quartet clàssic Dabracció actuarà al FestMusic <text:span text:style-name="T1">Mallorca </text:span>amb un repertori "poc habitual"</text:p>
      <text:p text:style-name="P2">El concert serà el pròxim 5 de setembre, a les 20.00 hores, a Can Vivot de Palma. La formació de corda Dabraccio actuarà el pròxim dia 5 de setembre a Can Vivot de Palma, a les 20.00 hores, dins del Festival FestMusic Mallorca. Ho farà amb un repertori «poc habitual per a un quartet clàssic», titulat Folk, que inclou peces vinculades a tradicions musicals de diferents cultures i continents.</text:p>
      <text:p text:style-name="P2">Folk sorgeix del «desig d’experimentar amb instruments clàssics cercant altres sonoritats, timbres i colors», explica Scott Anderson García, violinista de Dabraccio Quartet, juntament amb Ana Rodrigo Fuster, al violí; Xavier Rotger Bonnin, a la viola, i Joan Fiol Dols, al violoncel.</text:p>
      <text:p text:style-name="P2">Després d’assistir a unes classes magistrals amb el Kronos Quartet amb motiu del seu 50è aniversari, celebrades a la Philarmonie de París, els integrants de Dabraccio van accedir a un tipus de composicions que els varen obrir «una finestra de possibilitats» i els varen permetre «continuar treballant i ampliant el nostre repertori».</text:p>
      <text:p text:style-name="P2">Després d’aquesta inspiradora experiència formativa, els músics mallorquins de Dabraccio varen continuar treballant en aquesta línia —sense oblidar la seva faceta de quartet clàssic— i així és com varen decidir donar forma al contingut de Folk —«per oferir una cosa diferent al FestMusic»—, amb obres que es caracteritzen pel ritme.</text:p>
      <text:p text:style-name="P3">En general, «són ritmes poc habituals; en alguns casos no tot està escrit a la partitura i requereix l’instint i la capacitat d’improvisació dels intèrprets. De vegades també utilitzam algun instrument tradicional», assenyala Anderson.</text:p>
      <text:p text:style-name="P3">Les obres que sonaran a Can Vivot provenen de les tradicions africana, xinesa, veneçolana, catalana i estatunidenca.</text:p>
      <text:p text:style-name="P2">De les peces que varen conèixer gràcies al Kronos Quartet, n’interpretaran tres, dues de les quals són de dones compositores: la maliana Hawa Diabaté i la xinesa Wu Man. La resta d’autors són Ken Benshoof, Eduard Toldrà i Aldemaro Romero.</text:p>
      <text:p text:style-name="P2">Finalment, Scott Anderson afegeix que a Can Vivot estrenaran una composició seva «per tocar en moviment, ja que té una mena d’efecte estereofònic i crec que encaixa en el programa».</text:p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1" svg:font-family="'Times New Roman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en" fo:country="US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6M9S</meta:editing-duration>
    <meta:editing-cycles>4</meta:editing-cycles>
    <meta:generator>LibreOffice/5.2.0.4$Windows_x86 LibreOffice_project/066b007f5ebcc236395c7d282ba488bca6720265</meta:generator>
    <dc:date>2026-08-23T18:09:53.376000000</dc:date>
    <meta:document-statistic meta:table-count="0" meta:image-count="0" meta:object-count="0" meta:page-count="1" meta:paragraph-count="10" meta:word-count="349" meta:character-count="2218" meta:non-whitespace-character-count="1880"/>
    <meta:user-defined meta:name="Info 1"/>
    <meta:user-defined meta:name="Info 2"/>
    <meta:user-defined meta:name="Info 3"/>
    <meta:user-defined meta:name="Info 4"/>
  </office:meta>
</office:document-meta>
</file>